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5%"/>
      <style:text-properties style:font-name="標楷體" style:font-name-asian="標楷體" fo:font-size="18pt" style:font-size-asian="18pt" style:font-size-complex="18pt"/>
    </style:style>
    <style:style style:name="P2" style:parent-style-name="內文" style:family="paragraph">
      <style:paragraph-properties fo:margin-top="0.125in" fo:line-height="5%" fo:margin-left="0.6416in" fo:text-indent="-0.6416in">
        <style:tab-stops/>
      </style:paragraph-properties>
      <style:text-properties style:font-name="標楷體" style:font-name-asian="標楷體"/>
    </style:style>
    <style:style style:name="P3" style:parent-style-name="內文" style:family="paragraph">
      <style:paragraph-properties fo:line-height="5%" fo:margin-left="0.6416in" fo:text-indent="-0.6416in">
        <style:tab-stops/>
      </style:paragraph-properties>
      <style:text-properties style:font-name="標楷體" style:font-name-asian="標楷體"/>
    </style:style>
    <style:style style:name="P4" style:parent-style-name="內文" style:family="paragraph">
      <style:paragraph-properties fo:line-height="5%" fo:margin-left="0.75in">
        <style:tab-stops/>
      </style:paragraph-properties>
      <style:text-properties style:font-name="標楷體" style:font-name-asian="標楷體"/>
    </style:style>
    <style:style style:name="P5" style:parent-style-name="內文" style:family="paragraph">
      <style:paragraph-properties fo:line-height="5%" fo:margin-left="0.75in">
        <style:tab-stops/>
      </style:paragraph-properties>
      <style:text-properties style:font-name="標楷體" style:font-name-asian="標楷體"/>
    </style:style>
    <style:style style:name="P6" style:parent-style-name="內文" style:family="paragraph">
      <style:paragraph-properties fo:line-height="5%"/>
      <style:text-properties style:font-name="標楷體" style:font-name-asian="標楷體"/>
    </style:style>
    <style:style style:name="P7" style:parent-style-name="內文" style:family="paragraph">
      <style:paragraph-properties fo:line-height="5%" fo:margin-left="0.75in">
        <style:tab-stops/>
      </style:paragraph-properties>
      <style:text-properties style:font-name="標楷體" style:font-name-asian="標楷體"/>
    </style:style>
    <style:style style:name="P8" style:parent-style-name="內文" style:family="paragraph">
      <style:paragraph-properties fo:line-height="5%" fo:margin-left="0.75in">
        <style:tab-stops/>
      </style:paragraph-properties>
      <style:text-properties style:font-name="標楷體" style:font-name-asian="標楷體"/>
    </style:style>
    <style:style style:name="P9" style:parent-style-name="內文" style:family="paragraph">
      <style:paragraph-properties fo:line-height="5%" fo:margin-left="0.75in">
        <style:tab-stops/>
      </style:paragraph-properties>
      <style:text-properties style:font-name="標楷體" style:font-name-asian="標楷體"/>
    </style:style>
    <style:style style:name="P10" style:parent-style-name="內文" style:family="paragraph">
      <style:paragraph-properties fo:line-height="5%" fo:margin-left="0.75in">
        <style:tab-stops/>
      </style:paragraph-properties>
      <style:text-properties style:font-name="標楷體" style:font-name-asian="標楷體"/>
    </style:style>
    <style:style style:name="P11" style:parent-style-name="內文" style:family="paragraph">
      <style:paragraph-properties fo:line-height="5%" fo:margin-left="0.75in">
        <style:tab-stops/>
      </style:paragraph-properties>
      <style:text-properties style:font-name="標楷體" style:font-name-asian="標楷體"/>
    </style:style>
    <style:style style:name="P12" style:parent-style-name="內文" style:family="paragraph">
      <style:paragraph-properties fo:line-height="5%"/>
      <style:text-properties style:font-name="標楷體" style:font-name-asian="標楷體"/>
    </style:style>
    <style:style style:name="P13" style:parent-style-name="內文" style:family="paragraph">
      <style:paragraph-properties fo:line-height="5%" fo:margin-left="1.0701in" fo:text-indent="-0.3201in">
        <style:tab-stops/>
      </style:paragraph-properties>
      <style:text-properties style:font-name="標楷體" style:font-name-asian="標楷體"/>
    </style:style>
    <style:style style:name="P14" style:parent-style-name="內文" style:family="paragraph">
      <style:paragraph-properties fo:line-height="5%" fo:margin-left="1.0701in" fo:text-indent="-0.3201in">
        <style:tab-stops/>
      </style:paragraph-properties>
      <style:text-properties style:font-name="標楷體" style:font-name-asian="標楷體"/>
    </style:style>
    <style:style style:name="P15" style:parent-style-name="內文" style:family="paragraph">
      <style:paragraph-properties fo:line-height="5%" fo:margin-left="0.75in" fo:text-indent="-0.7486in">
        <style:tab-stops/>
      </style:paragraph-properties>
      <style:text-properties style:font-name="標楷體" style:font-name-asian="標楷體"/>
    </style:style>
    <style:style style:name="P16" style:parent-style-name="內文" style:family="paragraph">
      <style:paragraph-properties fo:line-height="5%" fo:margin-left="0.75in" fo:text-indent="-0.7486in">
        <style:tab-stops/>
      </style:paragraph-properties>
      <style:text-properties style:font-name="標楷體" style:font-name-asian="標楷體"/>
    </style:style>
    <style:style style:name="P17" style:parent-style-name="內文" style:family="paragraph">
      <style:paragraph-properties fo:line-height="5%" fo:margin-left="0.6416in" fo:text-indent="-0.6416in">
        <style:tab-stops/>
      </style:paragraph-properties>
      <style:text-properties style:font-name="標楷體" style:font-name-asian="標楷體"/>
    </style:style>
    <style:style style:name="P18" style:parent-style-name="內文" style:family="paragraph">
      <style:paragraph-properties fo:line-height="5%" fo:margin-left="0.75in">
        <style:tab-stops/>
      </style:paragraph-properties>
      <style:text-properties style:font-name="標楷體" style:font-name-asian="標楷體"/>
    </style:style>
    <style:style style:name="P19" style:parent-style-name="內文" style:family="paragraph">
      <style:paragraph-properties fo:line-height="5%" fo:margin-left="1.125in" fo:text-indent="-0.375in">
        <style:tab-stops/>
      </style:paragraph-properties>
      <style:text-properties style:font-name="標楷體" style:font-name-asian="標楷體"/>
    </style:style>
    <style:style style:name="P20" style:parent-style-name="內文" style:family="paragraph">
      <style:paragraph-properties fo:line-height="5%" fo:margin-left="1.0701in" fo:text-indent="-0.3201in">
        <style:tab-stops/>
      </style:paragraph-properties>
      <style:text-properties style:font-name="標楷體" style:font-name-asian="標楷體"/>
    </style:style>
    <style:style style:name="P21" style:parent-style-name="內文" style:family="paragraph">
      <style:paragraph-properties fo:line-height="5%" fo:margin-left="0.6416in" fo:text-indent="-0.6416in">
        <style:tab-stops/>
      </style:paragraph-properties>
      <style:text-properties style:font-name="標楷體" style:font-name-asian="標楷體"/>
    </style:style>
    <style:style style:name="P22" style:parent-style-name="內文" style:family="paragraph">
      <style:paragraph-properties fo:line-height="5%" fo:margin-left="0.75in">
        <style:tab-stops/>
      </style:paragraph-properties>
      <style:text-properties style:font-name="標楷體" style:font-name-asian="標楷體"/>
    </style:style>
    <style:style style:name="P23" style:parent-style-name="內文" style:family="paragraph">
      <style:paragraph-properties fo:line-height="5%" fo:margin-left="0.75in">
        <style:tab-stops/>
      </style:paragraph-properties>
      <style:text-properties style:font-name="標楷體" style:font-name-asian="標楷體"/>
    </style:style>
    <style:style style:name="P24" style:parent-style-name="內文" style:family="paragraph">
      <style:paragraph-properties fo:line-height="5%" fo:margin-left="0.75in">
        <style:tab-stops/>
      </style:paragraph-properties>
      <style:text-properties style:font-name="標楷體" style:font-name-asian="標楷體"/>
    </style:style>
    <style:style style:name="P25" style:parent-style-name="內文" style:family="paragraph">
      <style:paragraph-properties fo:line-height="5%"/>
    </style:style>
    <style:style style:name="T26" style:parent-style-name="預設段落字型" style:family="text">
      <style:text-properties style:font-name="標楷體" style:font-name-asian="標楷體"/>
    </style:style>
  </office:automatic-styles>
  <office:body>
    <office:text text:use-soft-page-breaks="true">
      <text:p text:style-name="P1">財團法人國立台北科技大學校友獎助基金會獎勵辦法</text:p>
      <text:p text:style-name="P2">第一條：財團法人國立台北科技大學校友獎助基金會(以下簡稱本會)位獎助家境清寒成績優良深造獎助校友特定本辦法。<text:s text:c="33"/></text:p>
      <text:p text:style-name="P3">第二條：本獎學、獎助金在本會基金孳向下每年九月舉行贈送清寒學生獎學金暨深造獎助金乙次，期金額如下：<text:s text:c="38"/></text:p>
      <text:p text:style-name="P4">ㄧ、本會基金孳息百分之四十分配清寒學生金</text:p>
      <text:p text:style-name="P5">二、百分之五十分配畢業校友深造之學位獎助金<text:s text:c="8"/><text:s/><text:s/></text:p>
      <text:p text:style-name="P6">第三條：在學校友合於下列各款規定者均得申請本會獎學金：<text:s text:c="15"/></text:p>
      <text:p text:style-name="P7">ㄧ、上學年學業成績八十分以上<text:s text:c="23"/></text:p>
      <text:p text:style-name="P8">二、上學年專修(業)科目八十分以上<text:s text:c="20"/></text:p>
      <text:p text:style-name="P9">三、上學年實習(成績)科目八十分以上<text:s text:c="18"/></text:p>
      <text:p text:style-name="P10">四、操行及體育成績各在七十五分以上<text:s text:c="17"/></text:p>
      <text:p text:style-name="P11">五、家境清寒者優先<text:s text:c="37"/></text:p>
      <text:p text:style-name="P12">第四條：畢業校友合於下列各項規定者均得申請本會學位獎助金<text:s text:c="42"/></text:p>
      <text:p text:style-name="P13">ㄧ、畢業校友年齡四十歲以下在校服務三年以上成績優良須出國深造學位者<text:s/>。<text:s text:c="20"/></text:p>
      <text:p text:style-name="P14">二、畢業校友年齡四十五歲以下在校服務一年以上，有特殊研究及創作，須出國研究者。<text:s text:c="12"/></text:p>
      <text:p text:style-name="P15">第五條：申請辦法第三條，所規定之獎學金，校友請母校於贈送獎學金二個月前填造選送書乙份，獎學金學生名單二份連同第三條規定證明書等文件送本會審核。 <text:s text:c="34"/></text:p>
      <text:p text:style-name="P16">第六條：申請本辦法第四條規定獎助金校友請母校於贈送獎助金二個月前填造推舉書乙份，深造校友名單二份連同第四條規定證明書等文件送交本會審核。</text:p>
      <text:p text:style-name="P17">第七條：在學或畢業校友合於下列第一、三項或第二、三項規定者均得申請本會獎助貸款：</text:p>
      <text:p text:style-name="P18">一、在學校友合於本辦法第三條各項規定並經本會二位董監事推薦者</text:p>
      <text:p text:style-name="P19">二、畢業校友未深造攻讀學位並取得就讀學校在學證明經本會二位董監事推薦者。</text:p>
      <text:p text:style-name="P20">三、畢業後服務社會能分年償還本辦法之獎助貸款之本金，並義務爲本會宣揚獎助精神，加強校友與本會之間關係。</text:p>
      <text:p text:style-name="P21">第八條：受領本獎學、獎助金校友如有下列各款情形之ㄧ者，停發獎助金或追回已領之獎學金</text:p>
      <text:p text:style-name="P22">ㄧ、在學年中突受大過處分者。</text:p>
      <text:p text:style-name="P23">二、受留校察看處分者。</text:p>
      <text:p text:style-name="P24">三、損毀母校榮譽者。</text:p>
      <text:p text:style-name="P25"><text:span text:style-name="T26">第九條：本辦法經基金會管理委員會審議通過後施行之修改時亦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1in" fo:margin-left="1.2479in" fo:margin-bottom="0.8861in" fo:margin-right="1.2479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團法人國立台北工專校有獎助基金會獎勵辦法</dc:title>
    <dc:description/>
    <dc:subject/>
    <meta:initial-creator>公用帳戶</meta:initial-creator>
    <dc:creator>User-1286</dc:creator>
    <meta:creation-date>2022-10-05T09:23:00Z</meta:creation-date>
    <dc:date>2022-10-05T09:23:00Z</dc:date>
    <meta:print-date>2019-07-22T03:43:00Z</meta:print-date>
    <meta:template xlink:href="Normal" xlink:type="simple"/>
    <meta:editing-cycles>2</meta:editing-cycles>
    <meta:editing-duration>PT0S</meta:editing-duration>
    <meta:document-statistic meta:page-count="1" meta:paragraph-count="2" meta:word-count="166" meta:character-count="1116" meta:row-count="7" meta:non-whitespace-character-count="952"/>
  </office:meta>
</office:document-meta>
</file>